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van een woning, Van Eesterenstraat 9 te Utrecht,  HZ_WABO-23-345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esterenstraat 9 te Utrecht</text:p>
            <text:p text:style-name="common-al">HZ_WABO-23-34566</text:p>
            <text:p text:style-name="common-al">Toelichting: het bouwen van een dakkapel op het voordakvlak van een woning</text:p>
            <text:p text:style-name="common-al">Datum besluit: 7 november 2023</text:p>
            <text:p text:style-name="common-al">Startdatum bezwaartermijn: 8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8870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870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870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van een woning, Van Eesterenstraat 9 te Utrecht,  HZ_WABO-23-34566</meta:user-defined>
    <meta:user-defined meta:name="DCTERMS.W3CDTF/DCTERMS.available">2023-11-09</meta:user-defined>
    <meta:user-defined meta:name="DCTERMS.W3CDTF/OVERHEIDop.jaargang">2023</meta:user-defined>
    <meta:user-defined meta:name="OVERHEIDop.externeBijlage">Aanvraag publiceerbaar-A|exb-2023-52781</meta:user-defined>
    <meta:user-defined meta:name="OVERHEIDop.externeBijlage">Besluit omgevingsvergunning publiceerbaar|exb-2023-52782</meta:user-defined>
    <meta:user-defined meta:name="OVERHEIDop.publicationIssue">478870</meta:user-defined>
    <meta:user-defined meta:name="OVERHEIDop.GmbID/DC.identifier">gmb-2023-478870</meta:user-defined>
    <meta:user-defined meta:name="OVERHEIDop.versieInformatie"/>
  </office:meta>
</office:document-meta>
</file>