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aan de achterzijde en een dakkapel aan de voorzijde van de woning, Cornelis Dirkszstraat 27 te Utrecht,  HZ_WABO-23-246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rnelis Dirkszstraat 27 te Utrecht</text:p>
            <text:p text:style-name="common-al">HZ_WABO-23-24617</text:p>
            <text:p text:style-name="common-al">Toelichting: het bouwen van een dakopbouw aan de achterzijde en een dakkapel aan de voorzijde van de woning</text:p>
            <text:p text:style-name="common-al">Datum besluit: 6 november 2023</text:p>
            <text:p text:style-name="common-al">Startdatum bezwaartermijn: 8 nov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78826</text:span><text:line-break/><text:date style:data-style-name="dag" text:fixed="true" text:date-value="2023-11-09"/><text:line-break/><text:date style:data-style-name="jaar" text:fixed="true" text:date-value="2023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826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8826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aan de achterzijde en een dakkapel aan de voorzijde van de woning, Cornelis Dirkszstraat 27 te Utrecht,  HZ_WABO-23-24617</meta:user-defined>
    <meta:user-defined meta:name="DCTERMS.W3CDTF/DCTERMS.available">2023-11-09</meta:user-defined>
    <meta:user-defined meta:name="DCTERMS.W3CDTF/OVERHEIDop.jaargang">2023</meta:user-defined>
    <meta:user-defined meta:name="OVERHEIDop.externeBijlage">publiceerbaar-A|exb-2023-52768</meta:user-defined>
    <meta:user-defined meta:name="OVERHEIDop.externeBijlage">Besluit omgevingsvergunning publiceerbaar|exb-2023-52769</meta:user-defined>
    <meta:user-defined meta:name="OVERHEIDop.publicationIssue">478826</meta:user-defined>
    <meta:user-defined meta:name="OVERHEIDop.GmbID/DC.identifier">gmb-2023-478826</meta:user-defined>
    <meta:user-defined meta:name="OVERHEIDop.versieInformatie"/>
  </office:meta>
</office:document-meta>
</file>