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Ceintuurbaan 245-3 1074C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Ceintuurbaan 245-3 1074CX Amsterdam</text:p>
            <text:p text:style-name="common-al">Omschrijving: voor het veranderen van indeling op de derde verdieping en het omzetten van bergruimte naar verblijfsruimte op de vierde verdieping met bestemming daarvan tot twee zelfstandige woningen.</text:p>
            <text:p text:style-name="common-al">Verzonden naar aanvrager op: 19-10-2023</text:p>
            <text:p text:style-name="common-al">Zaaknummer: Z2023-Z004969</text:p>
            <text:p text:style-name="common-al">OLO nummer: 7957377</text:p>
            <text:p text:style-name="last-al">Door dit besluit is de beslistermijn met 6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78406</text:span><text:line-break/><text:date style:data-style-name="dag" text:fixed="true" text:date-value="2023-11-09"/><text:line-break/><text:date style:data-style-name="jaar" text:fixed="true" text:date-value="2023-1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8406</text:span><text:date style:data-style-name="nicedate" text:fixed="true" text:date-value="2023-1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8406</text:span><text:date style:data-style-name="nicedate" text:fixed="true" text:date-value="2023-1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Z004969</meta:user-defined>
    <meta:user-defined meta:name="DCTERMS.abstract">maken van een dakuitbouw en het veranderen van indeling op de derde verdieping en het omzetten van bergruimte naar verblijfsruimte op de vierde ver...</meta:user-defined>
    <dc:language>nl</dc:language>
    <meta:user-defined meta:name="OVERHEIDop.locatietype/OVERHEIDop.gebiedsmarkering">Punt</meta:user-defined>
    <meta:user-defined meta:name="DC.title">Verlenging beslistermijn omgevingsvergunning Ceintuurbaan 245-3 1074CX Amsterdam</meta:user-defined>
    <meta:user-defined meta:name="DCTERMS.W3CDTF/DCTERMS.available">2023-11-09</meta:user-defined>
    <meta:user-defined meta:name="DCTERMS.W3CDTF/OVERHEIDop.jaargang">2023</meta:user-defined>
    <meta:user-defined meta:name="OVERHEIDop.publicationIssue">478406</meta:user-defined>
    <meta:user-defined meta:name="OVERHEIDop.GmbID/DC.identifier">gmb-2023-478406</meta:user-defined>
    <meta:user-defined meta:name="OVERHEIDop.versieInformatie"/>
  </office:meta>
</office:document-meta>
</file>