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bouwen van een veranda aan de achterzijde van de woning, Waterlinie 437 5658NM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Ruimtelijke Expertise, Vergunningen geeft kennis dat onderstaande aanvraag omgevingsvergunning is ingediend. </text:p>
            <text:p text:style-name="common-al"> Zaaknummer: EHV-ZP2023-004952 </text:p>
            <text:p text:style-name="common-al"> Omschrijving: bouwen van een veranda aan de achterzijde van de woning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Waterlinie 437 5658NM Eindhoven</text:p>
              </text:list-item>
            </text:list>
            <text:p text:style-name="common-al"> Datum ontvangst: 06-11-2023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78005</text:span><text:line-break/><text:date style:data-style-name="dag" text:fixed="true" text:date-value="2023-11-09"/><text:line-break/><text:date style:data-style-name="jaar" text:fixed="true" text:date-value="2023-11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8005</text:span><text:date style:data-style-name="nicedate" text:fixed="true" text:date-value="2023-11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8005</text:span><text:date style:data-style-name="nicedate" text:fixed="true" text:date-value="2023-11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0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3-004952</meta:user-defined>
    <meta:user-defined meta:name="DCTERMS.abstract">bouwen van een veranda aan de achterzijde van de woning</meta:user-defined>
    <dc:language>nl</dc:language>
    <meta:user-defined meta:name="OVERHEIDop.locatietype/OVERHEIDop.gebiedsmarkering">Punt</meta:user-defined>
    <meta:user-defined meta:name="DC.title">Ingediende aanvraag omgevingsvergunning: bouwen van een veranda aan de achterzijde van de woning, Waterlinie 437 5658NM Eindhoven</meta:user-defined>
    <meta:user-defined meta:name="DCTERMS.W3CDTF/DCTERMS.available">2023-11-09</meta:user-defined>
    <meta:user-defined meta:name="DCTERMS.W3CDTF/OVERHEIDop.jaargang">2023</meta:user-defined>
    <meta:user-defined meta:name="OVERHEIDop.publicationIssue">478005</meta:user-defined>
    <meta:user-defined meta:name="OVERHEIDop.GmbID/DC.identifier">gmb-2023-478005</meta:user-defined>
    <meta:user-defined meta:name="OVERHEIDop.versieInformatie"/>
  </office:meta>
</office:document-meta>
</file>