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ZWARTSSTRAAT, VOOR NUMMER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zwartsstraat, voor nummer 9 heerenveen  (03-11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7912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912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7912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HET TIJDELIJK GEBRUIK OPENBARE RUIMTE, ZWARTSSTRAAT, VOOR NUMMER 9 HEERENVEEN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7912</meta:user-defined>
    <meta:user-defined meta:name="OVERHEIDop.GmbID/DC.identifier">gmb-2023-477912</meta:user-defined>
    <meta:user-defined meta:name="OVERHEIDop.versieInformatie"/>
  </office:meta>
</office:document-meta>
</file>