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rman Robbersstraat       23/0020548  AS 23/10381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Herman Robbers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Herman Robbersstraat, ter hoogte van nr. 52,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Herman Robbersstraat, ter hoogte van nr. 52,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7 novem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77885</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885</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885</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Herman Robber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11-09</meta:user-defined>
    <meta:user-defined meta:name="OVERHEIDop.externeBijlage">Verkeersbesluit Herman Robbersstraat|exb-2023-52685</meta:user-defined>
    <meta:user-defined meta:name="DCTERMS.W3CDTF/OVERHEIDop.jaargang">2023</meta:user-defined>
    <meta:user-defined meta:name="OVERHEIDop.publicationIssue">477885</meta:user-defined>
    <meta:user-defined meta:name="OVERHEIDop.GmbID/DC.identifier">gmb-2023-477885</meta:user-defined>
    <meta:user-defined meta:name="OVERHEIDop.versieInformatie"/>
  </office:meta>
</office:document-meta>
</file>