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zijgevel van een woning, Schapengrassingel 17 te Vleuten, HZ_WABO-23-373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chapengrassingel 17 te Vleuten</text:span>
          </text:p>
            <text:p text:style-name="common-al">HZ_WABO-23-37379</text:p>
            <text:p text:style-name="common-al">Toelichting: het bouwen van een aanbouw aan de zijgevel van een woning</text:p>
            <text:p text:style-name="common-al">Datum ontvangst aanvraag: 6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77721</text:span><text:line-break/><text:date style:data-style-name="dag" text:fixed="true" text:date-value="2023-11-09"/><text:line-break/><text:date style:data-style-name="jaar" text:fixed="true" text:date-value="2023-11-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7721</text:span><text:date style:data-style-name="nicedate" text:fixed="true" text:date-value="2023-11-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7721</text:span><text:date style:data-style-name="nicedate" text:fixed="true" text:date-value="2023-11-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zijgevel van een woning, Schapengrassingel 17 te Vleuten, HZ_WABO-23-37379</meta:user-defined>
    <meta:user-defined meta:name="DCTERMS.W3CDTF/DCTERMS.available">2023-11-09</meta:user-defined>
    <meta:user-defined meta:name="DCTERMS.W3CDTF/OVERHEIDop.jaargang">2023</meta:user-defined>
    <meta:user-defined meta:name="OVERHEIDop.externeBijlage">Publiceerbaar-A|exb-2023-52663</meta:user-defined>
    <meta:user-defined meta:name="OVERHEIDop.publicationIssue">477721</meta:user-defined>
    <meta:user-defined meta:name="OVERHEIDop.GmbID/DC.identifier">gmb-2023-477721</meta:user-defined>
    <meta:user-defined meta:name="OVERHEIDop.versieInformatie"/>
  </office:meta>
</office:document-meta>
</file>