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en houden van de Sint Maartenoptocht op 10 november 2023 van 18:30 uur tot 20:00 uur te Sint Joost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kern Sint Joost / Echt-Susteren / verzonden 30 oktober 2023 / het organiseren en houden van de Sint Maartenoptocht op 10 november 2023 van 18:30 uur tot 20:00 uur. </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9 november 2023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77483</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483</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483</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2/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het organiseren en houden van de Sint Maartenoptocht op 10 november 2023 van 18:30 uur tot 20:00 uur te Sint Joost</meta:user-defined>
    <meta:user-defined meta:name="DCTERMS.W3CDTF/DCTERMS.available">2023-11-09</meta:user-defined>
    <meta:user-defined meta:name="DCTERMS.W3CDTF/OVERHEIDop.jaargang">2023</meta:user-defined>
    <meta:user-defined meta:name="OVERHEIDop.publicationIssue">477483</meta:user-defined>
    <meta:user-defined meta:name="OVERHEIDop.GmbID/DC.identifier">gmb-2023-477483</meta:user-defined>
    <meta:user-defined meta:name="OVERHEIDop.versieInformatie"/>
  </office:meta>
</office:document-meta>
</file>