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nabij Newtonlaan en Nobelweg Leeuwarden, (11055274) bouwen van een bovengrondse putbehuizing, verzenddatum 20-12-20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774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, nabij Newtonlaan en Nobelweg Leeuwarden, (11055274) bouwen van een bovengrondse putbehuizing, verzenddatum 20-12-2022.</meta:user-defined>
    <meta:user-defined meta:name="DCTERMS.W3CDTF/DCTERMS.available">2023-01-04</meta:user-defined>
    <meta:user-defined meta:name="DCTERMS.W3CDTF/OVERHEIDop.jaargang">2023</meta:user-defined>
    <meta:user-defined meta:name="OVERHEIDop.publicationIssue">4774</meta:user-defined>
    <meta:user-defined meta:name="OVERHEIDop.GmbID/DC.identifier">gmb-2023-4774</meta:user-defined>
    <meta:user-defined meta:name="OVERHEIDop.versieInformatie"/>
  </office:meta>
</office:document-meta>
</file>