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kwaliteitsborging voor het bouw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Vanaf 1 januari 2024 gaat Wet kwaliteitsborging voor het bouwen (Wkb) in. Wilt u volgend jaar iets gaan bouwen? Of krijgt u daar als aannemer opdracht voor? Houd er dan rekening mee dat er vanaf 1 januari 2024 een aantal dingen veranderen. </text:p>
            <text:p text:style-name="al"/>
            <text:p text:style-name="al">Zo moet u vanaf 1 januari 2024 de bouw laten inspecteren door een kwaliteitsborger, informatie aanleveren bij de kwaliteitsborger en na de bouw een dossier aanleveren bij de gemeente. </text:p>
            <text:p text:style-name="al"/>
            <text:p text:style-name="al">Meer informatie over de Wkb en wat er vanaf 1 januari 2024 verandert vindt u op www.rijssen-holten.nl/omgevingswet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476826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826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826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1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45/2023</meta:user-defined>
    <dc:language>nl</dc:language>
    <meta:user-defined meta:name="OVERHEIDop.locatietype/OVERHEIDop.gebiedsmarkering">Gemeente</meta:user-defined>
    <meta:user-defined meta:name="DC.title">Wet kwaliteitsborging voor het bouwen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6826</meta:user-defined>
    <meta:user-defined meta:name="OVERHEIDop.GmbID/DC.identifier">gmb-2023-476826</meta:user-defined>
    <meta:user-defined meta:name="OVERHEIDop.versieInformatie"/>
  </office:meta>
</office:document-meta>
</file>