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Hermanus van der Tuukhof 4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 x22/  Stremmen /  Hermanus van der Tuukhof  Van 48 tot 30 /, Locatie: Hermanus van der Tuukhof 48-1</text:p>
            <text:p text:style-name="common-al">Looptijd :04-02-2023 t/m 04-02-2023</text:p>
            <text:p text:style-name="common-al">Verzonden naar aanvrager op: 31-01-2023</text:p>
            <text:p text:style-name="common-al">Kenmerk gemeente: Z/22/2116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2/211693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655</text:span><text:line-break/><text:date style:data-style-name="dag" text:fixed="true" text:date-value="2023-02-03"/><text:line-break/><text:date style:data-style-name="jaar" text:fixed="true" text:date-value="2023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55</text:span><text:date style:data-style-name="nicedate" text:fixed="true" text:date-value="2023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55</text:span><text:date style:data-style-name="nicedate" text:fixed="true" text:date-value="2023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6932</meta:user-defined>
    <meta:user-defined meta:name="DCTERMS.abstract">TVM x22/ Stremmen / Hermanus van der Tuukhof Van 48 tot 30 /, Hermanus van der Tuukhof 48-1</meta:user-defined>
    <dc:language>nl</dc:language>
    <meta:user-defined meta:name="OVERHEIDop.locatietype/OVERHEIDop.gebiedsmarkering">Punt</meta:user-defined>
    <meta:user-defined meta:name="DC.title">Besluit apv vergunning Verleend Hermanus van der Tuukhof 48-1</meta:user-defined>
    <meta:user-defined meta:name="DCTERMS.W3CDTF/DCTERMS.available">2023-02-03</meta:user-defined>
    <meta:user-defined meta:name="DCTERMS.W3CDTF/OVERHEIDop.jaargang">2023</meta:user-defined>
    <meta:user-defined meta:name="OVERHEIDop.publicationIssue">47655</meta:user-defined>
    <meta:user-defined meta:name="OVERHEIDop.GmbID/DC.identifier">gmb-2023-47655</meta:user-defined>
    <meta:user-defined meta:name="OVERHEIDop.versieInformatie"/>
  </office:meta>
</office:document-meta>
</file>