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0-10-2023 hebben wij aanvraag reguliere omgevingsvergunning voor het bouwen van een woning op het adres Demmersweg 1 7495RS Ambt Deld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0-10-2023 hebben wij een aanvraag Omgevingsvergunning regulier ontvangen. De aanvraag heeft betrekking op de onderdeel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76197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197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197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9615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p 20-10-2023 hebben wij aanvraag reguliere omgevingsvergunning voor het bouwen van een woning op het adres Demmersweg 1 7495RS Ambt Delden ontvangen.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6197</meta:user-defined>
    <meta:user-defined meta:name="OVERHEIDop.GmbID/DC.identifier">gmb-2023-476197</meta:user-defined>
    <meta:user-defined meta:name="OVERHEIDop.versieInformatie"/>
  </office:meta>
</office:document-meta>
</file>