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kapel aan de voorzijde, Mariëndaalstraat 20 te Utrecht,  HZ_WABO-23-221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ëndaalstraat 20 te Utrecht</text:p>
            <text:p text:style-name="common-al">HZ_WABO-23-22112</text:p>
            <text:p text:style-name="common-al">Toelichting: het bouwen van een dakopbouw en dakkapel aan de voorzijde</text:p>
            <text:p text:style-name="common-al">Datum besluit: 5 november 2023</text:p>
            <text:p text:style-name="common-al">Startdatum bezwaartermijn: 7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6174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174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174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kapel aan de voorzijde, Mariëndaalstraat 20 te Utrecht,  HZ_WABO-23-22112</meta:user-defined>
    <meta:user-defined meta:name="DCTERMS.W3CDTF/DCTERMS.available">2023-11-08</meta:user-defined>
    <meta:user-defined meta:name="DCTERMS.W3CDTF/OVERHEIDop.jaargang">2023</meta:user-defined>
    <meta:user-defined meta:name="OVERHEIDop.externeBijlage">Publiceerbaar-A|exb-2023-52462</meta:user-defined>
    <meta:user-defined meta:name="OVERHEIDop.externeBijlage">Besluit omgevingsvergunning publiceerbaar|exb-2023-52463</meta:user-defined>
    <meta:user-defined meta:name="OVERHEIDop.publicationIssue">476174</meta:user-defined>
    <meta:user-defined meta:name="OVERHEIDop.GmbID/DC.identifier">gmb-2023-476174</meta:user-defined>
    <meta:user-defined meta:name="OVERHEIDop.versieInformatie"/>
  </office:meta>
</office:document-meta>
</file>