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terrassen, Vondellaan 33 te Utrecht, HZ_WABO-23-3727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ndellaan 33 te Utrecht</text:span>
          </text:p>
            <text:p text:style-name="common-al">HZ_WABO-23-37275</text:p>
            <text:p text:style-name="common-al">Toelichting: het bouwen van twee dakterrassen</text:p>
            <text:p text:style-name="common-al">Datum ontvangst aanvraag: 6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5928</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928</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5928</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twee dakterrassen, Vondellaan 33 te Utrecht, HZ_WABO-23-37275</meta:user-defined>
    <meta:user-defined meta:name="DCTERMS.W3CDTF/DCTERMS.available">2023-11-08</meta:user-defined>
    <meta:user-defined meta:name="DCTERMS.W3CDTF/OVERHEIDop.jaargang">2023</meta:user-defined>
    <meta:user-defined meta:name="OVERHEIDop.externeBijlage">realiseren dakterrassen Vondellaan 33|exb-2023-52417</meta:user-defined>
    <meta:user-defined meta:name="OVERHEIDop.publicationIssue">475928</meta:user-defined>
    <meta:user-defined meta:name="OVERHEIDop.GmbID/DC.identifier">gmb-2023-475928</meta:user-defined>
    <meta:user-defined meta:name="OVERHEIDop.versieInformatie"/>
  </office:meta>
</office:document-meta>
</file>