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 Paulus Potterstraat 52 - OMV.23.11.00042 - gebied Kral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Paulus Potterstraat 52, kappen van 2 bomen vanwege gevaar voor omvallen. Specifieke locaties Kralingse Plaslaan. Het aanvraagformulier en situatietekening(en) zijn als bijlage toegevoegd aan de publicatie (aanvraagdatum 03-11-2023, dossiernummer OMV.23.11.00042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75314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5314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5314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gevraagde omgevingsvergunning (kappen) Paulus Potterstraat 52 - OMV.23.11.00042 - gebied Kralingen</meta:user-defined>
    <meta:user-defined meta:name="DCTERMS.W3CDTF/DCTERMS.available">2023-11-08</meta:user-defined>
    <meta:user-defined meta:name="DCTERMS.W3CDTF/OVERHEIDop.jaargang">2023</meta:user-defined>
    <meta:user-defined meta:name="OVERHEIDop.externeBijlage">aanvraag Paulus Potterstraat 52|exb-2023-52332</meta:user-defined>
    <meta:user-defined meta:name="OVERHEIDop.externeBijlage">Tekening 1 Paulus Potterstraat 52|exb-2023-52333</meta:user-defined>
    <meta:user-defined meta:name="OVERHEIDop.externeBijlage">Tekening 2 Paulus Potterstraat 52|exb-2023-52334</meta:user-defined>
    <meta:user-defined meta:name="OVERHEIDop.publicationIssue">475314</meta:user-defined>
    <meta:user-defined meta:name="OVERHEIDop.GmbID/DC.identifier">gmb-2023-475314</meta:user-defined>
    <meta:user-defined meta:name="OVERHEIDop.versieInformatie"/>
  </office:meta>
</office:document-meta>
</file>