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zwembad met overkapping en filterkamer en kappen Lijsterbes, Elandhof 147, 9675 JG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1/11/2023, bouwen zwembad met overkapping en filterkamer en kappen Lijsterbes, Elandhof 147, 9675 JG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8 november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474916</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916</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916</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zwembad met overkapping en filterkamer en kappen Lijsterbes, Elandhof 147, 9675 JG Winschoten</meta:user-defined>
    <meta:user-defined meta:name="DCTERMS.W3CDTF/DCTERMS.available">2023-11-08</meta:user-defined>
    <meta:user-defined meta:name="DCTERMS.W3CDTF/OVERHEIDop.jaargang">2023</meta:user-defined>
    <meta:user-defined meta:name="OVERHEIDop.publicationIssue">474916</meta:user-defined>
    <meta:user-defined meta:name="OVERHEIDop.GmbID/DC.identifier">gmb-2023-474916</meta:user-defined>
    <meta:user-defined meta:name="OVERHEIDop.versieInformatie"/>
  </office:meta>
</office:document-meta>
</file>