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incidentele festiviteit Allert Jacob van der Poortstraat 1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melding voor een incidentele festiviteit binnen is gekomen</text:p>
            <text:p text:style-name="common-al">Ontvangen melding incidentele festiviteit</text:p>
            <text:p text:style-name="common-al">Allert Jacob van der Poortstraat 1 te Dokkum (Café De Lantaarn), het hebben van live muziek op 31 december 2023 van 16.00 uur tot 21.00 uur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74915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4915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4915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1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3089</meta:user-defined>
    <dc:language>nl</dc:language>
    <meta:user-defined meta:name="OVERHEIDop.locatietype/OVERHEIDop.gebiedsmarkering">Adres</meta:user-defined>
    <meta:user-defined meta:name="DC.title">Melding incidentele festiviteit Allert Jacob van der Poortstraat 1 te Dokkum</meta:user-defined>
    <meta:user-defined meta:name="DCTERMS.W3CDTF/DCTERMS.available">2023-11-15</meta:user-defined>
    <meta:user-defined meta:name="DCTERMS.W3CDTF/OVERHEIDop.jaargang">2023</meta:user-defined>
    <meta:user-defined meta:name="OVERHEIDop.publicationIssue">474915</meta:user-defined>
    <meta:user-defined meta:name="OVERHEIDop.GmbID/DC.identifier">gmb-2023-474915</meta:user-defined>
    <meta:user-defined meta:name="OVERHEIDop.versieInformatie"/>
  </office:meta>
</office:document-meta>
</file>