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Nedersticht 153 1083V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Nedersticht 153 1083VR Amsterdam</text:p>
            <text:p text:style-name="common-al">Omschrijving: kappen van twee bomen staande in de tuin</text:p>
            <text:p text:style-name="common-al">Datum ontvangst: 02-11-2023</text:p>
            <text:p text:style-name="common-al">Zaaknummer: Z2023-Z007636</text:p>
            <text:p text:style-name="common-al">OLO nummer: 8152575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74910</text:span><text:line-break/><text:date style:data-style-name="dag" text:fixed="true" text:date-value="2023-11-08"/><text:line-break/><text:date style:data-style-name="jaar" text:fixed="true" text:date-value="2023-1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4910</text:span><text:date style:data-style-name="nicedate" text:fixed="true" text:date-value="2023-1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4910</text:span><text:date style:data-style-name="nicedate" text:fixed="true" text:date-value="2023-1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0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3-Z007636</meta:user-defined>
    <meta:user-defined meta:name="DCTERMS.abstract">kappen van 2 bomen in de tuin</meta:user-defined>
    <dc:language>nl</dc:language>
    <meta:user-defined meta:name="OVERHEIDop.locatietype/OVERHEIDop.gebiedsmarkering">Punt</meta:user-defined>
    <meta:user-defined meta:name="DC.title">Aanvraag omgevingsvergunning vellen van een houtopstand (kap) Nedersticht 153 1083VR Amsterdam</meta:user-defined>
    <meta:user-defined meta:name="DCTERMS.W3CDTF/DCTERMS.available">2023-11-08</meta:user-defined>
    <meta:user-defined meta:name="DCTERMS.W3CDTF/OVERHEIDop.jaargang">2023</meta:user-defined>
    <meta:user-defined meta:name="OVERHEIDop.publicationIssue">474910</meta:user-defined>
    <meta:user-defined meta:name="OVERHEIDop.GmbID/DC.identifier">gmb-2023-474910</meta:user-defined>
    <meta:user-defined meta:name="OVERHEIDop.versieInformatie"/>
  </office:meta>
</office:document-meta>
</file>