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Hercules Seghersstraat 26 1072L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ercules Seghersstraat 26 1072LZ Amsterdam</text:p>
            <text:p text:style-name="common-al">Omschrijving: kappen van een boom staande in de tuin</text:p>
            <text:p text:style-name="common-al">Datum ontvangst: 03-11-2023</text:p>
            <text:p text:style-name="common-al">Zaaknummer: Z2023-Z007658</text:p>
            <text:p text:style-name="common-al">OLO nummer: 817325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4905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90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90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Z007658</meta:user-defined>
    <meta:user-defined meta:name="DCTERMS.abstract">kappen van een boom in de tuin</meta:user-defined>
    <dc:language>nl</dc:language>
    <meta:user-defined meta:name="OVERHEIDop.locatietype/OVERHEIDop.gebiedsmarkering">Punt</meta:user-defined>
    <meta:user-defined meta:name="DC.title">Aanvraag omgevingsvergunning vellen van een houtopstand (kap) Hercules Seghersstraat 26 1072LZ Amsterdam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4905</meta:user-defined>
    <meta:user-defined meta:name="OVERHEIDop.GmbID/DC.identifier">gmb-2023-474905</meta:user-defined>
    <meta:user-defined meta:name="OVERHEIDop.versieInformatie"/>
  </office:meta>
</office:document-meta>
</file>