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oning (vervangende nieuwbouw), Engelkeslaan 11, 9678 TK Westerle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7/10/2023, bouwen woning (vervangende nieuwbouw), Engelkeslaan 11, 9678 TK Westerle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8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74900</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900</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900</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oning (vervangende nieuwbouw), Engelkeslaan 11, 9678 TK Westerlee</meta:user-defined>
    <meta:user-defined meta:name="DCTERMS.W3CDTF/DCTERMS.available">2023-11-08</meta:user-defined>
    <meta:user-defined meta:name="DCTERMS.W3CDTF/OVERHEIDop.jaargang">2023</meta:user-defined>
    <meta:user-defined meta:name="OVERHEIDop.publicationIssue">474900</meta:user-defined>
    <meta:user-defined meta:name="OVERHEIDop.GmbID/DC.identifier">gmb-2023-474900</meta:user-defined>
    <meta:user-defined meta:name="OVERHEIDop.versieInformatie"/>
  </office:meta>
</office:document-meta>
</file>