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WETTERWILLE 15 HEEREN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Wetterwille 15 8447 GB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4821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821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821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WETTERWILLE 15 HEERENVEN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4821</meta:user-defined>
    <meta:user-defined meta:name="OVERHEIDop.GmbID/DC.identifier">gmb-2023-474821</meta:user-defined>
    <meta:user-defined meta:name="OVERHEIDop.versieInformatie"/>
  </office:meta>
</office:document-meta>
</file>