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TIJDELIJK GEBRUIK OPENBARE RUIMTE, SCHOOLWEG NABIJ NR. 16 B JUBBEG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tijdelijk gebruik openbare ruimte op het perceel Schoolweg nabij nr. 16 B Jubbega  (26-01-2023)</text:p>
            <text:p text:style-name="common-al"/>
            <text:p text:style-name="common-al"/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47407</text:span><text:line-break/><text:date style:data-style-name="dag" text:fixed="true" text:date-value="2023-02-02"/><text:line-break/><text:date style:data-style-name="jaar" text:fixed="true" text:date-value="2023-02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7407</text:span><text:date style:data-style-name="nicedate" text:fixed="true" text:date-value="2023-02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7407</text:span><text:date style:data-style-name="nicedate" text:fixed="true" text:date-value="2023-02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0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Punt</meta:user-defined>
    <meta:user-defined meta:name="DC.title">AANVRAAG OMGEVINGSVERGUNNING, TIJDELIJK GEBRUIK OPENBARE RUIMTE, SCHOOLWEG NABIJ NR. 16 B JUBBEGA</meta:user-defined>
    <meta:user-defined meta:name="DCTERMS.W3CDTF/DCTERMS.available">2023-02-02</meta:user-defined>
    <meta:user-defined meta:name="DCTERMS.W3CDTF/OVERHEIDop.jaargang">2023</meta:user-defined>
    <meta:user-defined meta:name="OVERHEIDop.publicationIssue">47407</meta:user-defined>
    <meta:user-defined meta:name="OVERHEIDop.GmbID/DC.identifier">gmb-2023-47407</meta:user-defined>
    <meta:user-defined meta:name="OVERHEIDop.versieInformatie"/>
  </office:meta>
</office:document-meta>
</file>