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legaliseren van het bouwen van een dakopbouw met dakterrassen op de woning, M. van Meelstraat 29 te Utrecht,  HZ_WABO-23-304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. van Meelstraat 29 te Utrecht</text:p>
            <text:p text:style-name="common-al">HZ_WABO-23-30440</text:p>
            <text:p text:style-name="common-al">Toelichting: het legaliseren van het bouwen van een dakopbouw met dakterrassen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3967</text:span><text:line-break/><text:date style:data-style-name="dag" text:fixed="true" text:date-value="2023-11-07"/><text:line-break/><text:date style:data-style-name="jaar" text:fixed="true" text:date-value="2023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967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967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legaliseren van het bouwen van een dakopbouw met dakterrassen op de woning, M. van Meelstraat 29 te Utrecht,  HZ_WABO-23-30440</meta:user-defined>
    <meta:user-defined meta:name="DCTERMS.W3CDTF/DCTERMS.available">2023-11-07</meta:user-defined>
    <meta:user-defined meta:name="DCTERMS.W3CDTF/OVERHEIDop.jaargang">2023</meta:user-defined>
    <meta:user-defined meta:name="OVERHEIDop.publicationIssue">473967</meta:user-defined>
    <meta:user-defined meta:name="OVERHEIDop.GmbID/DC.identifier">gmb-2023-473967</meta:user-defined>
    <meta:user-defined meta:name="OVERHEIDop.versieInformatie"/>
  </office:meta>
</office:document-meta>
</file>