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saneren van een asbesthoudende vensterbank in het toilet aan Seringenstraat 16 te Ec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 / Seringenstraat 16, 6101 NH te Echt / Echt-Susteren / ingekomen 27 oktober 2023 / het saneren van een asbesthoudende vensterbank in het toile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73608</text:span><text:line-break/><text:date style:data-style-name="dag" text:fixed="true" text:date-value="2023-11-09"/><text:line-break/><text:date style:data-style-name="jaar" text:fixed="true" text:date-value="2023-1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608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73608</text:span><text:date style:data-style-name="nicedate" text:fixed="true" text:date-value="2023-1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11/xml/MC-DRP-Omgevmelding-Web-ZM.xml</meta:user-defined>
    <meta:user-defined meta:name="OVERHEID.Gemeente/DC.creator">Echt-Suste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Melding voor het saneren van een asbesthoudende vensterbank in het toilet aan Seringenstraat 16 te Echt</meta:user-defined>
    <meta:user-defined meta:name="DCTERMS.W3CDTF/DCTERMS.available">2023-11-09</meta:user-defined>
    <meta:user-defined meta:name="DCTERMS.W3CDTF/OVERHEIDop.jaargang">2023</meta:user-defined>
    <meta:user-defined meta:name="OVERHEIDop.publicationIssue">473608</meta:user-defined>
    <meta:user-defined meta:name="OVERHEIDop.GmbID/DC.identifier">gmb-2023-473608</meta:user-defined>
    <meta:user-defined meta:name="OVERHEIDop.versieInformatie"/>
  </office:meta>
</office:document-meta>
</file>