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Ringdijk 55 - OMV.23.10.00238 - Berg- en Broekpark - Hillegersberg-Schiebro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Ringdijk 55, 3052KS, kandelaberen van een boom in het Berg- en Broekpark. Het geanonimiseerde besluit en situatietekening(en) zijn als bijlage toegevoegd aan de publicatie (datum besluit 31-10-2023, verzonden op 02-11-2023, dossiernummer OMV.23.10.00238).</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72639</text:span><text:line-break/><text:date style:data-style-name="dag" text:fixed="true" text:date-value="2023-11-07"/><text:line-break/><text:date style:data-style-name="jaar" text:fixed="true" text:date-value="2023-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639</text:span><text:date style:data-style-name="nicedate" text:fixed="true" text:date-value="2023-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639</text:span><text:date style:data-style-name="nicedate" text:fixed="true" text:date-value="2023-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kappen) Ringdijk 55 - OMV.23.10.00238 - Berg- en Broekpark - Hillegersberg-Schiebroek</meta:user-defined>
    <meta:user-defined meta:name="DCTERMS.W3CDTF/DCTERMS.available">2023-11-07</meta:user-defined>
    <meta:user-defined meta:name="DCTERMS.W3CDTF/OVERHEIDop.jaargang">2023</meta:user-defined>
    <meta:user-defined meta:name="OVERHEIDop.externeBijlage">Ringdijk 55 - OMV.23.10.00238|exb-2023-52065</meta:user-defined>
    <meta:user-defined meta:name="OVERHEIDop.externeBijlage">Ringdijk 55 - OMV.23.10.00238 - tekening|exb-2023-52066</meta:user-defined>
    <meta:user-defined meta:name="OVERHEIDop.publicationIssue">472639</meta:user-defined>
    <meta:user-defined meta:name="OVERHEIDop.GmbID/DC.identifier">gmb-2023-472639</meta:user-defined>
    <meta:user-defined meta:name="OVERHEIDop.versieInformatie"/>
  </office:meta>
</office:document-meta>
</file>