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astgestelde Woonvisie Heerenveen 2023-2028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Het college van burgemeester en wethouders van de gemeente Heerenveen maakt bekend dat de gemeenteraad op 19 oktober 2023 de Woonvisie Heerenveen 2023-2028 heeft vastgesteld. </text:p>
            <text:p text:style-name="al"/>
            <text:p text:style-name="al">
            <text:span text:style-name="nadrukcur">Woonvisie Heerenveen 2023-2028</text:span>
          </text:p>
            <text:p text:style-name="al"/>
            <text:p text:style-name="al">Gemeente Heerenveen stelt in de Woonvisie Heerenveen 2023-2028 vijf prioriteiten: </text:p>
            <text:p text:style-name="al"/>
            <text:p text:style-name="al">1. Heerenveen groeit: we groeien met minimaal 2000 woningen tot 2030</text:p>
            <text:p text:style-name="al"/>
            <text:p text:style-name="al">2. Een gevarieerde bevolking vraagt om het toevoegen van betaalbare woningen</text:p>
            <text:p text:style-name="al"/>
            <text:p text:style-name="al">3. We hechten waarde aan vitale kernen en gemengde wijken</text:p>
            <text:p text:style-name="al"/>
            <text:p text:style-name="al">4. Een inclusieve gemeente vraagt om een gevarieerd woonzorglandschap</text:p>
            <text:p text:style-name="al"/>
            <text:p text:style-name="al">5. Een duurzaam thuis staat in een klimaatadaptieve woonomgeving</text:p>
            <text:p text:style-name="al"/>
            <text:p text:style-name="al">
            <text:span text:style-name="nadrukvet">Wilt u de Woonvisie inzien?</text:span>
          </text:p>
            <text:p text:style-name="al"/>
            <text:p text:style-name="al">U kunt de woonvisie raadplegen in de bijlage bij deze publicatie en op onze gemeentelijke website: <text:a xlink:href="http://www.heerenveen.nl/woonvisie" xlink:type="simple">http://www.heerenveen.nl/woonvisie</text:a>.</text:p>
            <text:p text:style-name="al"/>
            <text:p text:style-name="al">
            <text:span text:style-name="nadrukvet">Vragen?</text:span>
          </text:p>
            <text:p text:style-name="al"/>
            <text:p text:style-name="al">Als u vragen hebt over de inhoud van de Woonvisie, dan kunt u contact opnemen met Janneke Japenga of Gijs Wesselo via email <text:a xlink:href="mailto:j.japenga@heerenveen.nl" xlink:type="simple">j.japenga@heerenveen.nl</text:a> / <text:a xlink:href="mailto:g.wesselo@heerenveen.nl" xlink:type="simple">g.wesselo@heerenveen.nl</text:a> of telefonisch via telefoonnummer 14 0513. </text:p>
          </text:section>
        </text:section>
        <text:section text:name="regeling-tekst_id1-3-2-2" text:style-name="regeling-tekst"/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72575</text:span><text:line-break/><text:date style:data-style-name="dag" text:fixed="true" text:date-value="2023-11-13"/><text:line-break/><text:date style:data-style-name="jaar" text:fixed="true" text:date-value="2023-11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2575</text:span><text:date style:data-style-name="nicedate" text:fixed="true" text:date-value="2023-11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2575</text:span><text:date style:data-style-name="nicedate" text:fixed="true" text:date-value="2023-11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11/xml/MC-DRP-OverigeInformatie-Web-CB.xml</meta:user-defined>
    <meta:user-defined meta:name="OVERHEID.Gemeente/DC.creator">Heerenvee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.TaxonomieBeleidsagendaDecentraal/OVERHEID.category">Huisvesting | Organisatie en beleid</meta:user-defined>
    <dc:language>nl</dc:language>
    <meta:user-defined meta:name="OVERHEIDop.locatietype/OVERHEIDop.gebiedsmarkering">Gemeente</meta:user-defined>
    <meta:user-defined meta:name="DC.title">Vastgestelde Woonvisie Heerenveen 2023-2028</meta:user-defined>
    <meta:user-defined meta:name="DCTERMS.W3CDTF/DCTERMS.available">2023-11-13</meta:user-defined>
    <meta:user-defined meta:name="OVERHEIDop.externeBijlage">Woonvisie Heerenveen 2023-2028|exb-2023-52057</meta:user-defined>
    <meta:user-defined meta:name="DCTERMS.W3CDTF/OVERHEIDop.jaargang">2023</meta:user-defined>
    <meta:user-defined meta:name="OVERHEIDop.publicationIssue">472575</meta:user-defined>
    <meta:user-defined meta:name="OVERHEIDop.GmbID/DC.identifier">gmb-2023-472575</meta:user-defined>
    <meta:user-defined meta:name="OVERHEIDop.versieInformatie"/>
  </office:meta>
</office:document-meta>
</file>