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engracht 405-H 1016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Prinsengracht 405-H 1016HM Amsterdam</text:p>
            <text:p text:style-name="common-al">Omschrijving: vervangen van de begane grondvloer een het gedeeltelijk herstellen van de fundering van het voorhuis met behoud van de bestaande functies</text:p>
            <text:p text:style-name="common-al">Datum ontvangst: 02-10-2023</text:p>
            <text:p text:style-name="common-al">Zaaknummer: Z2023-C008468</text:p>
            <text:p text:style-name="common-al">OLO nummer: 808584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1405</text:span><text:line-break/><text:date style:data-style-name="dag" text:fixed="true" text:date-value="2023-11-06"/><text:line-break/><text:date style:data-style-name="jaar" text:fixed="true" text:date-value="2023-1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1405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1405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08468</meta:user-defined>
    <meta:user-defined meta:name="DCTERMS.abstract">vervangen van de begane grondvloer een het gedeeltelijk herstellen van de fundering van het voorhuis met behoud van de bestaande functies</meta:user-defined>
    <dc:language>nl</dc:language>
    <meta:user-defined meta:name="OVERHEIDop.locatietype/OVERHEIDop.gebiedsmarkering">Punt</meta:user-defined>
    <meta:user-defined meta:name="DC.title">Aanvraag omgevingsvergunning Prinsengracht 405-H 1016HM Amsterdam</meta:user-defined>
    <meta:user-defined meta:name="DCTERMS.W3CDTF/DCTERMS.available">2023-11-06</meta:user-defined>
    <meta:user-defined meta:name="DCTERMS.W3CDTF/OVERHEIDop.jaargang">2023</meta:user-defined>
    <meta:user-defined meta:name="OVERHEIDop.publicationIssue">471405</meta:user-defined>
    <meta:user-defined meta:name="OVERHEIDop.GmbID/DC.identifier">gmb-2023-471405</meta:user-defined>
    <meta:user-defined meta:name="OVERHEIDop.versieInformatie"/>
  </office:meta>
</office:document-meta>
</file>