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Einsteinhage 37, 8302WN Emmeloord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november 2023 is een Omgevingsvergunning verleend voor deze locatie. Het gaat om het bouwen van een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70923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923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923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943</meta:user-defined>
    <meta:user-defined meta:name="DCTERMS.abstract">Einsteinhage 37, 8302WN Emmeloord: Omgevingsvergunning 2 november 2023 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Einsteinhage 37, 8302WN Emmeloord: het bouwen van een woning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0923</meta:user-defined>
    <meta:user-defined meta:name="OVERHEIDop.GmbID/DC.identifier">gmb-2023-470923</meta:user-defined>
    <meta:user-defined meta:name="OVERHEIDop.versieInformatie"/>
  </office:meta>
</office:document-meta>
</file>