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bestaande woning, Gouden Koetslaan 1 te Vleuten,  HZ_WABO-23-29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uden Koetslaan 1 te Vleuten</text:p>
            <text:p text:style-name="common-al">HZ_WABO-23-29419</text:p>
            <text:p text:style-name="common-al">Toelichting: het bouwen van een dakopbouw op een bestaande woning</text:p>
            <text:p text:style-name="common-al">Datum besluit: 1 november 2023</text:p>
            <text:p text:style-name="common-al">Startdatum bezwaartermijn: 2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0189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18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18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bestaande woning, Gouden Koetslaan 1 te Vleuten,  HZ_WABO-23-29419</meta:user-defined>
    <meta:user-defined meta:name="DCTERMS.W3CDTF/DCTERMS.available">2023-11-03</meta:user-defined>
    <meta:user-defined meta:name="DCTERMS.W3CDTF/OVERHEIDop.jaargang">2023</meta:user-defined>
    <meta:user-defined meta:name="OVERHEIDop.externeBijlage">Aanvraagdocument  publiceerbaar-A|exb-2023-51733</meta:user-defined>
    <meta:user-defined meta:name="OVERHEIDop.externeBijlage">Besluit omgevingsvergunning publiceerbaar|exb-2023-51734</meta:user-defined>
    <meta:user-defined meta:name="OVERHEIDop.publicationIssue">470189</meta:user-defined>
    <meta:user-defined meta:name="OVERHEIDop.GmbID/DC.identifier">gmb-2023-470189</meta:user-defined>
    <meta:user-defined meta:name="OVERHEIDop.versieInformatie"/>
  </office:meta>
</office:document-meta>
</file>