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1-11-2023 hebben wij een reguliere omgevingsvergunning verleend voor het bouwen van een aanbouw aan de woning op het adres Spechtstraat 37 7471HK Goor, [GOO00D00858]. Deze vergunning staat ingeschreven onder zaaknummer 000059273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69789</text:span><text:line-break/><text:date style:data-style-name="dag" text:fixed="true" text:date-value="2023-11-03"/><text:line-break/><text:date style:data-style-name="jaar" text:fixed="true" text:date-value="2023-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789</text:span><text:date style:data-style-name="nicedate" text:fixed="true" text:date-value="2023-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789</text:span><text:date style:data-style-name="nicedate" text:fixed="true" text:date-value="2023-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592735</meta:user-defined>
    <meta:user-defined meta:name="DCTERMS.abstract">het bouwen van een aanbouw aan de woning</meta:user-defined>
    <dc:language>nl</dc:language>
    <meta:user-defined meta:name="OVERHEIDop.locatietype/OVERHEIDop.gebiedsmarkering">Punt</meta:user-defined>
    <meta:user-defined meta:name="DC.title">Op 01-11-2023 hebben wij een reguliere omgevingsvergunning verleend voor het bouwen van een aanbouw aan de woning op het adres Spechtstraat 37 7471HK Goor, [GOO00D00858]. Deze vergunning staat ingeschreven onder zaaknummer 0000592735.</meta:user-defined>
    <meta:user-defined meta:name="DCTERMS.W3CDTF/DCTERMS.available">2023-11-03</meta:user-defined>
    <meta:user-defined meta:name="DCTERMS.W3CDTF/OVERHEIDop.jaargang">2023</meta:user-defined>
    <meta:user-defined meta:name="OVERHEIDop.publicationIssue">469789</meta:user-defined>
    <meta:user-defined meta:name="OVERHEIDop.GmbID/DC.identifier">gmb-2023-469789</meta:user-defined>
    <meta:user-defined meta:name="OVERHEIDop.versieInformatie"/>
  </office:meta>
</office:document-meta>
</file>