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Schrevenboslaan 1 te De Meern,  HZ_WABO-23-314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evenboslaan 1 te De Meern</text:p>
            <text:p text:style-name="common-al">HZ_WABO-23-31429</text:p>
            <text:p text:style-name="common-al">Toelichting: het bouwen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9244</text:span><text:line-break/><text:date style:data-style-name="dag" text:fixed="true" text:date-value="2023-11-03"/><text:line-break/><text:date style:data-style-name="jaar" text:fixed="true" text:date-value="2023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9244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9244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woning, Schrevenboslaan 1 te De Meern,  HZ_WABO-23-31429</meta:user-defined>
    <meta:user-defined meta:name="DCTERMS.W3CDTF/DCTERMS.available">2023-11-03</meta:user-defined>
    <meta:user-defined meta:name="DCTERMS.W3CDTF/OVERHEIDop.jaargang">2023</meta:user-defined>
    <meta:user-defined meta:name="OVERHEIDop.publicationIssue">469244</meta:user-defined>
    <meta:user-defined meta:name="OVERHEIDop.GmbID/DC.identifier">gmb-2023-469244</meta:user-defined>
    <meta:user-defined meta:name="OVERHEIDop.versieInformatie"/>
  </office:meta>
</office:document-meta>
</file>