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, James Wattstraat 22k Leeuwarden, (11051281) bouwen van een bedrijfshal met kantoorruimte, verzenddatum 27-12-2022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Bezwaar</text:span>: Op grond van de Algemene wet bestuursrecht kunnen belanghebbenden bezwaar maken tegen bovenstaand besluit. Een belanghebbende is iemand van wie de belangen direct betrokken zijn bij het besluit. Dit kan tot 6 weken na de dag van verzending (zie achter “verzenddatum”). In uw bezwaarschrift dient u het volgende te vermelden: uw naam en adres; dagtekening; omschrijving van het besluit (dossiernummer – het nummer tussen haakjes) en de gronden van uw bezwaar. Kijk voor meer informatie over bezwaarschrift indienen op <text:span text:style-name="nadrukcur"><text:span text:style-name="nadrukondlijn">www.leeuwarden.nl/bezwaarschrift.</text:span></text:span></text:p>
            <text:p text:style-name="common-al">Het bezwaarschrift richten aan: burgemeester en wethouders van Leeuwarden. Uitzondering alcoholvergunning, gedoogverklaring, exploitatievergunning, terrasvergunningen, ontheffing Alcoholwet en evenementenvergunning, richten aan: burgemeester van Leeuward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4691</text:span><text:line-break/><text:date style:data-style-name="dag" text:fixed="true" text:date-value="2023-01-04"/><text:line-break/><text:date style:data-style-name="jaar" text:fixed="true" text:date-value="2023-0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91</text:span><text:date style:data-style-name="nicedate" text:fixed="true" text:date-value="2023-0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91</text:span><text:date style:data-style-name="nicedate" text:fixed="true" text:date-value="2023-0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2.13/xml/MC-DRP-OmgevingsvergunningAfhandeling-Web-ZM.xml</meta:user-defined>
    <meta:user-defined meta:name="OVERHEID.Gemeente/DC.creator">Leeuwa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, James Wattstraat 22k Leeuwarden, (11051281) bouwen van een bedrijfshal met kantoorruimte, verzenddatum 27-12-2022.</meta:user-defined>
    <meta:user-defined meta:name="DCTERMS.W3CDTF/DCTERMS.available">2023-01-04</meta:user-defined>
    <meta:user-defined meta:name="DCTERMS.W3CDTF/OVERHEIDop.jaargang">2023</meta:user-defined>
    <meta:user-defined meta:name="OVERHEIDop.publicationIssue">4691</meta:user-defined>
    <meta:user-defined meta:name="OVERHEIDop.GmbID/DC.identifier">gmb-2023-4691</meta:user-defined>
    <meta:user-defined meta:name="OVERHEIDop.versieInformatie"/>
  </office:meta>
</office:document-meta>
</file>