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 november 2023 hebben wij de beslistermijn van de aanvraag omgevingsvergunning voor het het plaatsen van een erfafscheiding en het bouwen van een schuur op het adres Fluttert 5 7496BK Hengevelde verlengd. Deze aanvraag staat ingeschreven onder zaaknummer 000058842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68869</text:span><text:line-break/><text:date style:data-style-name="dag" text:fixed="true" text:date-value="2023-11-03"/><text:line-break/><text:date style:data-style-name="jaar" text:fixed="true" text:date-value="2023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8869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8869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88428</meta:user-defined>
    <meta:user-defined meta:name="DCTERMS.abstract">het plaatsen van een erfafscheiding en het bouwen van een schuur</meta:user-defined>
    <dc:language>nl</dc:language>
    <meta:user-defined meta:name="OVERHEIDop.locatietype/OVERHEIDop.gebiedsmarkering">Punt</meta:user-defined>
    <meta:user-defined meta:name="DC.title">Op 1 november 2023 hebben wij de beslistermijn van de aanvraag omgevingsvergunning voor het het plaatsen van een erfafscheiding en het bouwen van een schuur op het adres Fluttert 5 7496BK Hengevelde verlengd. Deze aanvraag staat ingeschreven onder zaaknummer 0000588428.</meta:user-defined>
    <meta:user-defined meta:name="DCTERMS.W3CDTF/DCTERMS.available">2023-11-03</meta:user-defined>
    <meta:user-defined meta:name="DCTERMS.W3CDTF/OVERHEIDop.jaargang">2023</meta:user-defined>
    <meta:user-defined meta:name="OVERHEIDop.publicationIssue">468869</meta:user-defined>
    <meta:user-defined meta:name="OVERHEIDop.GmbID/DC.identifier">gmb-2023-468869</meta:user-defined>
    <meta:user-defined meta:name="OVERHEIDop.versieInformatie"/>
  </office:meta>
</office:document-meta>
</file>