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kant, isoleren van de gevels, vervangen van de deur aan de voorzijde en het plaatsen van een berging, voorzien van zonnepanelen, Pijperlaan 17 te Utrecht, HZ_WABO-23-0316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ijperlaan 17 te Utrecht</text:span>
          </text:p>
            <text:p text:style-name="common-al">HZ_WABO-23-03164</text:p>
            <text:p text:style-name="common-al">Toelichting: het bouwen van een uitbouw aan de achterkant, isoleren van de gevels, vervangen van de deur aan de voorzijde en het plaatsen van een berging, voorzien van zonnepanelen</text:p>
            <text:p text:style-name="common-al">Datum ontvangst aanvraag: 30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858</text:span><text:line-break/><text:date style:data-style-name="dag" text:fixed="true" text:date-value="2023-02-02"/><text:line-break/><text:date style:data-style-name="jaar" text:fixed="true" text:date-value="2023-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58</text:span><text:date style:data-style-name="nicedate" text:fixed="true" text:date-value="2023-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58</text:span><text:date style:data-style-name="nicedate" text:fixed="true" text:date-value="2023-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achterkant, isoleren van de gevels, vervangen van de deur aan de voorzijde en het plaatsen van een berging, voorzien van zonnepanelen, Pijperlaan 17 te Utrecht, HZ_WABO-23-03164</meta:user-defined>
    <meta:user-defined meta:name="DCTERMS.W3CDTF/DCTERMS.available">2023-02-02</meta:user-defined>
    <meta:user-defined meta:name="DCTERMS.W3CDTF/OVERHEIDop.jaargang">2023</meta:user-defined>
    <meta:user-defined meta:name="OVERHEIDop.externeBijlage">Publiceerbaar-A|exb-2023-5100</meta:user-defined>
    <meta:user-defined meta:name="OVERHEIDop.publicationIssue">46858</meta:user-defined>
    <meta:user-defined meta:name="OVERHEIDop.GmbID/DC.identifier">gmb-2023-46858</meta:user-defined>
    <meta:user-defined meta:name="OVERHEIDop.versieInformatie"/>
  </office:meta>
</office:document-meta>
</file>