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voor het wijzigen van het gebruik van het pand t.b.v. bouwen van een aanbouw op het perceel Lorentzstraat 59, 3817 XK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vergunning voor het wijzigen van de indeling van het pand t.b.v. bouwen van een aanbouw op het perceel Lorentzstraat 59, 3817 XK Amersfoort</text:span>
          </text:p>
            <text:p text:style-name="common-al">De Gemeente Amersfoort heeft op 26-10-2023 een aanvraag voor een omgevingsvergunning ontvangen voor het wijzigen van het gebruik van het pand t.b.v. bouwen van een aanbouw op het perceel Lorentzstraat 59, 3817 XK Amersfoort, met kenmerk CLZ-00006751<text:span text:style-name="nadrukvet">.</text:sp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neemt waarschijnlijk voor 21-12-2023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Meer informatie</text:span>
          </text:p>
            <text:p text:style-name="last-al">U kunt nu alvast de aanvraag van de vergunn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68284</text:span><text:line-break/><text:date style:data-style-name="dag" text:fixed="true" text:date-value="2023-11-02"/><text:line-break/><text:date style:data-style-name="jaar" text:fixed="true" text:date-value="2023-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284</text:span><text:date style:data-style-name="nicedate" text:fixed="true" text:date-value="2023-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8284</text:span><text:date style:data-style-name="nicedate" text:fixed="true" text:date-value="2023-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751</meta:user-defined>
    <dc:language>nl</dc:language>
    <meta:user-defined meta:name="OVERHEIDop.locatietype/OVERHEIDop.gebiedsmarkering">Punt</meta:user-defined>
    <meta:user-defined meta:name="DC.title">Ontvangen aanvraag omgevingsvergunning voor het wijzigen van het gebruik van het pand t.b.v. bouwen van een aanbouw op het perceel Lorentzstraat 59, 3817 XK Amersfoort</meta:user-defined>
    <meta:user-defined meta:name="DCTERMS.W3CDTF/DCTERMS.available">2023-11-02</meta:user-defined>
    <meta:user-defined meta:name="DCTERMS.W3CDTF/OVERHEIDop.jaargang">2023</meta:user-defined>
    <meta:user-defined meta:name="OVERHEIDop.publicationIssue">468284</meta:user-defined>
    <meta:user-defined meta:name="OVERHEIDop.GmbID/DC.identifier">gmb-2023-468284</meta:user-defined>
    <meta:user-defined meta:name="OVERHEIDop.versieInformatie"/>
  </office:meta>
</office:document-meta>
</file>