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an rechtswege verleende vergunning bouw 5 woningen en kap 75 bomen Houtsnip</text:p>
      <text:section text:name="zakelijke-mededeling_id1-3-2" text:style-name="zakelijke-mededeling">
        <text:section text:name="zakelijke-mededeling-tekst_id1-3-2-1" text:style-name="zakelijke-mededeling-tekst">
          <text:section text:name="tekst_id1-3-2-1-1" text:style-name="tekst">
            <text:p text:style-name="common-al">De gemeente heeft op 31-10-2023 het besluit genomen om de van rechtswege verleende omgevingsvergunning voor de bouw van 5 woningen en de kap van 75 bomen aan de Houtsnip in Soest op verzoek van de vergunninghouder in te trekken. De intrekking is geregistreerd onder zaaknummer 684060.</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last-al">Voor meer informatie over de procedure kunt u contact opnemen via postbus2000@soest.nl of telefoonnummer (035)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68279</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279</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279</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5/xml/MC-DRP-BeschikkingAfhandeling-3Pas-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684060</meta:user-defined>
    <meta:user-defined meta:name="DCTERMS.abstract">Intrekken van rechtswege verleende vergunning bouw 5 woningen Houtsnip</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Intrekken van rechtswege verleende vergunning bouw 5 woningen en kap 75 bomen Houtsnip</meta:user-defined>
    <meta:user-defined meta:name="DCTERMS.W3CDTF/DCTERMS.available">2023-11-02</meta:user-defined>
    <meta:user-defined meta:name="DCTERMS.W3CDTF/OVERHEIDop.jaargang">2023</meta:user-defined>
    <meta:user-defined meta:name="OVERHEIDop.publicationIssue">468279</meta:user-defined>
    <meta:user-defined meta:name="OVERHEIDop.GmbID/DC.identifier">gmb-2023-468279</meta:user-defined>
    <meta:user-defined meta:name="OVERHEIDop.versieInformatie"/>
  </office:meta>
</office:document-meta>
</file>