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stellingen, binnen en buiten en een betonnen silo, Boteyken 189 te De Meern, HZ_WABO-23-032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teyken 189 te De Meern</text:span>
          </text:p>
            <text:p text:style-name="common-al">HZ_WABO-23-03267</text:p>
            <text:p text:style-name="common-al">Toelichting: het bouwen van stellingen, binnen en buiten en een betonnen silo</text:p>
            <text:p text:style-name="common-al">Datum ontvangst aanvraag: 31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802</text:span><text:line-break/><text:date style:data-style-name="dag" text:fixed="true" text:date-value="2023-02-02"/><text:line-break/><text:date style:data-style-name="jaar" text:fixed="true" text:date-value="2023-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02</text:span><text:date style:data-style-name="nicedate" text:fixed="true" text:date-value="2023-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02</text:span><text:date style:data-style-name="nicedate" text:fixed="true" text:date-value="2023-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stellingen, binnen en buiten en een betonnen silo, Boteyken 189 te De Meern, HZ_WABO-23-03267</meta:user-defined>
    <meta:user-defined meta:name="DCTERMS.W3CDTF/DCTERMS.available">2023-02-02</meta:user-defined>
    <meta:user-defined meta:name="DCTERMS.W3CDTF/OVERHEIDop.jaargang">2023</meta:user-defined>
    <meta:user-defined meta:name="OVERHEIDop.externeBijlage">Publiceerbaar-A|exb-2023-5094</meta:user-defined>
    <meta:user-defined meta:name="OVERHEIDop.publicationIssue">46802</meta:user-defined>
    <meta:user-defined meta:name="OVERHEIDop.GmbID/DC.identifier">gmb-2023-46802</meta:user-defined>
    <meta:user-defined meta:name="OVERHEIDop.versieInformatie"/>
  </office:meta>
</office:document-meta>
</file>