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Makkum, De Munniksplaat 16 het bouwen van aluminium sloep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, op grond van artikel 8.41 van de Wet milieubeheer, bekend dat bij hen op de volgende melding is binnengekomen.</text:p>
            <text:p text:style-name="common-al"/>
            <text:p text:style-name="common-al">Makkum, De Munniksplaat 16 het bouwen van aluminium sloepen (14-6-2023) </text:p>
            <text:p text:style-name="common-al"/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66982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982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6982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Activiteitenbesluit, Makkum, De Munniksplaat 16 het bouwen van aluminium sloepen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6982</meta:user-defined>
    <meta:user-defined meta:name="OVERHEIDop.GmbID/DC.identifier">gmb-2023-466982</meta:user-defined>
    <meta:user-defined meta:name="OVERHEIDop.versieInformatie"/>
  </office:meta>
</office:document-meta>
</file>