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omgevingsvergunning (reguliere procedure) voor het aanleggen van een in –en uitrit op de locatie Strick van Linschotenstraat 51, 3461 EE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oktober 2023 een aanvraag omgevingsvergunning:</text:p>
            <text:p text:style-name="common-al">- Uitrit aanleggen of veranderen;</text:p>
            <text:p text:style-name="common-al">geweigerd voor de locatie Strick van Linschotenstraat 51, 3461 EE Linschoten met zaaknummer 217905 en OLO nummer 7949473. Het besluit de omgevingsvergunning te weigeren is op 25 oktober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het besluit dat de omgevingsvergunning is geweigerd?</text:span>
          </text:p>
            <text:p text:style-name="common-al">Dan kunt u binnen zes weken na de verzenddatum van het besluit schriftelijk laten weten dat u het niet eens bent met de weigering van de omgevings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17905.</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17905. </text:p>
            <text:p text:style-name="common-al">
            <text:span text:style-name="nadrukvet">Voorlopige voorziening</text:span>
          </text:p>
            <text:p text:style-name="last-al">Als een omgevingsvergunning is verleend, mag de bouw of sloop starten of mogen de activiteiten meteen worden uitgevoerd, ook als iemand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66148</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48</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48</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Weigering omgevingsvergunning (reguliere procedure) voor het aanleggen van een in –en uitrit op de locatie Strick van Linschotenstraat 51, 3461 EE Linschoten</meta:user-defined>
    <meta:user-defined meta:name="DCTERMS.W3CDTF/DCTERMS.available">2023-11-01</meta:user-defined>
    <meta:user-defined meta:name="DCTERMS.W3CDTF/OVERHEIDop.jaargang">2023</meta:user-defined>
    <meta:user-defined meta:name="OVERHEIDop.publicationIssue">466148</meta:user-defined>
    <meta:user-defined meta:name="OVERHEIDop.GmbID/DC.identifier">gmb-2023-466148</meta:user-defined>
    <meta:user-defined meta:name="OVERHEIDop.versieInformatie"/>
  </office:meta>
</office:document-meta>
</file>