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drijfsverzamelgebouw met 24 bedrijfsunits - Vlotbrugweg 13A t/m 13H, Vlotbrugweg 13J t/m 13N, Vlotbrugweg 13P t/m 13Z, huidige locatienaam Vlotbrugweg 1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59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juni 2023</text:p>
            <text:p text:style-name="common-al">
            <text:span text:style-name="nadrukvet">Omschrijving:</text:span> het bouwen van een bedrijfsverzamelgebouw met 24 bedrijfsunits</text:p>
            <text:p text:style-name="common-al">
            <text:span text:style-name="nadrukvet">Locatie:</text:span> Vlotbrugweg 13A t/m 13H, Vlotbrugweg 13J t/m 13N, Vlotbrugweg 13P t/m 13Z, huidige locatienaam Vlotbrugweg 13</text:p>
            <text:p text:style-name="common-al">
            <text:span text:style-name="nadrukvet">Besluit:</text:span> verleend</text:p>
            <text:p text:style-name="common-al">
            <text:span text:style-name="nadrukvet">Datum verzending besluit:</text:span> 30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5988</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988</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988</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592</meta:user-defined>
    <meta:user-defined meta:name="DCTERMS.abstract">Gemeente Almere - verleend - aanvraag omgevingsvergunning - het bouwen van een bedrijfsverzamelgebouw met 24 bedrijfsunits - Vlotbrugweg 13A t/m 13H, Vlotbrugweg 13J t/m 13N, Vlotbrugweg 13P t/m 13Z, huidige locatienaam Vlotbrugweg 13</meta:user-defined>
    <dc:language>nl</dc:language>
    <meta:user-defined meta:name="OVERHEIDop.locatietype/OVERHEIDop.gebiedsmarkering">Punt</meta:user-defined>
    <meta:user-defined meta:name="DC.title">Gemeente Almere - verleend - aanvraag omgevingsvergunning - het bouwen van een bedrijfsverzamelgebouw met 24 bedrijfsunits - Vlotbrugweg 13A t/m 13H, Vlotbrugweg 13J t/m 13N, Vlotbrugweg 13P t/m 13Z, huidige locatienaam Vlotbrugweg 13</meta:user-defined>
    <meta:user-defined meta:name="DCTERMS.W3CDTF/DCTERMS.available">2023-11-01</meta:user-defined>
    <meta:user-defined meta:name="DCTERMS.W3CDTF/OVERHEIDop.jaargang">2023</meta:user-defined>
    <meta:user-defined meta:name="OVERHEIDop.publicationIssue">465988</meta:user-defined>
    <meta:user-defined meta:name="OVERHEIDop.GmbID/DC.identifier">gmb-2023-465988</meta:user-defined>
    <meta:user-defined meta:name="OVERHEIDop.versieInformatie"/>
  </office:meta>
</office:document-meta>
</file>