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wijzigen van de bestaande vergunning voor het bouwen van een woning in verband met enkele aanpassingen voor de uitvoering aan Stendermolen 32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 november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Wijzigen van de bestaande vergunning voor het bouwen van een woning in verband met enkele aanpassingen voor de uitvoering op het perceel Stendermolen 32, 7587 RK de Lutte, zaaknummer 23Z02813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464609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60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60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2813</meta:user-defined>
    <dc:language>nl</dc:language>
    <meta:user-defined meta:name="OVERHEIDop.locatietype/OVERHEIDop.gebiedsmarkering">Adres</meta:user-defined>
    <meta:user-defined meta:name="DC.title">Aanvraag vergunning voor het wijzigen van de bestaande vergunning voor het bouwen van een woning in verband met enkele aanpassingen voor de uitvoering aan Stendermolen 32 te De Lutte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4609</meta:user-defined>
    <meta:user-defined meta:name="OVERHEIDop.GmbID/DC.identifier">gmb-2023-464609</meta:user-defined>
    <meta:user-defined meta:name="OVERHEIDop.versieInformatie"/>
  </office:meta>
</office:document-meta>
</file>