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an Baerlestraat 118-H 1071B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Van Baerlestraat 118-H 1071BC Amsterdam</text:p>
            <text:p text:style-name="common-al">Omschrijving: voor het uitdiepen en uitbouwen van de kelder en het uitvoeren van funderingsherstel en het maken van koekoeken ten behoeve van de winkel.</text:p>
            <text:p text:style-name="common-al">Datum ontvangst: 23-01-2023</text:p>
            <text:p text:style-name="common-al">Zaaknummer: Z2023-Z000451</text:p>
            <text:p text:style-name="common-al">OLO nummer: 7537193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6454</text:span><text:line-break/><text:date style:data-style-name="dag" text:fixed="true" text:date-value="2023-02-02"/><text:line-break/><text:date style:data-style-name="jaar" text:fixed="true" text:date-value="2023-02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454</text:span><text:date style:data-style-name="nicedate" text:fixed="true" text:date-value="2023-02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454</text:span><text:date style:data-style-name="nicedate" text:fixed="true" text:date-value="2023-02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4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Z000451</meta:user-defined>
    <meta:user-defined meta:name="DCTERMS.abstract">uitdiepen en uitbouwen van de kelder en het uitvoeren van funderingsherstel en het maken van koekoeken ten behoeve van de winkel</meta:user-defined>
    <dc:language>nl</dc:language>
    <meta:user-defined meta:name="OVERHEIDop.locatietype/OVERHEIDop.gebiedsmarkering">Punt</meta:user-defined>
    <meta:user-defined meta:name="DC.title">Aanvraag omgevingsvergunning Van Baerlestraat 118-H 1071BC Amsterdam</meta:user-defined>
    <meta:user-defined meta:name="DCTERMS.W3CDTF/DCTERMS.available">2023-02-02</meta:user-defined>
    <meta:user-defined meta:name="DCTERMS.W3CDTF/OVERHEIDop.jaargang">2023</meta:user-defined>
    <meta:user-defined meta:name="OVERHEIDop.publicationIssue">46454</meta:user-defined>
    <meta:user-defined meta:name="OVERHEIDop.GmbID/DC.identifier">gmb-2023-46454</meta:user-defined>
    <meta:user-defined meta:name="OVERHEIDop.versieInformatie"/>
  </office:meta>
</office:document-meta>
</file>