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aanvraag omgevingsvergunning, het bouwen van een nieuwe woning met vrijstaand bijbehorend bouwwerk, Kaaistraat ong. te ST. WILLEBRO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ucphen maken bekend dat zij in het kader van de Wet algemene bepalingen omgevingsrecht hebben besloten voor de volgende aanvraag de beslistermijn te verlengen met een termijn van maximaal 6 weken:</text:p>
            <text:p text:style-name="common-al">Voor : het bouwen van een nieuwe woning met vrijstaand bijbehorend bouwwerk</text:p>
            <text:p text:style-name="common-al">Activiteit : bouwen</text:p>
            <text:p text:style-name="common-al">Locatie : Kaaistraat ong. te ST. WILLEBRORD</text:p>
            <text:p text:style-name="common-al">Door dit besluit is de nieuwe uiterste beslisdatum 11 december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464101</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4101</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4101</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3/xml/MC-DRP-OmgevingsvergunningAanvraag-Web-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ging beslistermijn aanvraag omgevingsvergunning, het bouwen van een nieuwe woning met vrijstaand bijbehorend bouwwerk, Kaaistraat ong. te ST. WILLEBRORD</meta:user-defined>
    <meta:user-defined meta:name="DCTERMS.W3CDTF/DCTERMS.available">2023-11-01</meta:user-defined>
    <meta:user-defined meta:name="DCTERMS.W3CDTF/OVERHEIDop.jaargang">2023</meta:user-defined>
    <meta:user-defined meta:name="OVERHEIDop.publicationIssue">464101</meta:user-defined>
    <meta:user-defined meta:name="OVERHEIDop.GmbID/DC.identifier">gmb-2023-464101</meta:user-defined>
    <meta:user-defined meta:name="OVERHEIDop.versieInformatie"/>
  </office:meta>
</office:document-meta>
</file>