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Kouwerplantsoen 76 te Utrecht,  HZ_WABO-23-30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uwerplantsoen 76 te Utrecht</text:p>
            <text:p text:style-name="common-al">HZ_WABO-23-30078</text:p>
            <text:p text:style-name="common-al">Toelichting: het bouwen van een dakkapel op het voordakvlak</text:p>
            <text:p text:style-name="common-al">Datum besluit: 26 oktober 2023</text:p>
            <text:p text:style-name="common-al">Startdatum bezwaartermijn: 27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3410</text:span><text:line-break/><text:date style:data-style-name="dag" text:fixed="true" text:date-value="2023-10-31"/><text:line-break/><text:date style:data-style-name="jaar" text:fixed="true" text:date-value="2023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3410</text:span><text:date style:data-style-name="nicedate" text:fixed="true" text:date-value="2023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3410</text:span><text:date style:data-style-name="nicedate" text:fixed="true" text:date-value="2023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Kouwerplantsoen 76 te Utrecht,  HZ_WABO-23-30078</meta:user-defined>
    <meta:user-defined meta:name="DCTERMS.W3CDTF/DCTERMS.available">2023-10-31</meta:user-defined>
    <meta:user-defined meta:name="DCTERMS.W3CDTF/OVERHEIDop.jaargang">2023</meta:user-defined>
    <meta:user-defined meta:name="OVERHEIDop.externeBijlage">Publiceerbaar-A|exb-2023-51024</meta:user-defined>
    <meta:user-defined meta:name="OVERHEIDop.externeBijlage">Besluit omgevingsvergunning Publiceerbaar|exb-2023-51025</meta:user-defined>
    <meta:user-defined meta:name="OVERHEIDop.publicationIssue">463410</meta:user-defined>
    <meta:user-defined meta:name="OVERHEIDop.GmbID/DC.identifier">gmb-2023-463410</meta:user-defined>
    <meta:user-defined meta:name="OVERHEIDop.versieInformatie"/>
  </office:meta>
</office:document-meta>
</file>