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op een woning, Vespasianusweg 23 te De Meern, HZ_WABO-23-363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spasianusweg 23 te De Meern</text:span>
          </text:p>
            <text:p text:style-name="common-al">HZ_WABO-23-36304</text:p>
            <text:p text:style-name="common-al">Toelichting: het bouwen van een derde bouwlaag op een woning</text:p>
            <text:p text:style-name="common-al">Datum ontvangst aanvraag: 27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3379</text:span><text:line-break/><text:date style:data-style-name="dag" text:fixed="true" text:date-value="2023-10-31"/><text:line-break/><text:date style:data-style-name="jaar" text:fixed="true" text:date-value="2023-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379</text:span><text:date style:data-style-name="nicedate" text:fixed="true" text:date-value="2023-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379</text:span><text:date style:data-style-name="nicedate" text:fixed="true" text:date-value="2023-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op een woning, Vespasianusweg 23 te De Meern, HZ_WABO-23-36304</meta:user-defined>
    <meta:user-defined meta:name="DCTERMS.W3CDTF/DCTERMS.available">2023-10-31</meta:user-defined>
    <meta:user-defined meta:name="DCTERMS.W3CDTF/OVERHEIDop.jaargang">2023</meta:user-defined>
    <meta:user-defined meta:name="OVERHEIDop.externeBijlage">Publiceerbaar-A|exb-2023-51020</meta:user-defined>
    <meta:user-defined meta:name="OVERHEIDop.publicationIssue">463379</meta:user-defined>
    <meta:user-defined meta:name="OVERHEIDop.GmbID/DC.identifier">gmb-2023-463379</meta:user-defined>
    <meta:user-defined meta:name="OVERHEIDop.versieInformatie"/>
  </office:meta>
</office:document-meta>
</file>