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VERGROTEN VAN EEN STAL, PRIKWEI 21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van een stal op het perceel Prikwei 21 te Aldeboarn  </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62969</text:span><text:line-break/><text:date style:data-style-name="dag" text:fixed="true" text:date-value="2023-10-31"/><text:line-break/><text:date style:data-style-name="jaar" text:fixed="true" text:date-value="2023-10-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2969</text:span><text:date style:data-style-name="nicedate" text:fixed="true" text:date-value="2023-10-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2969</text:span><text:date style:data-style-name="nicedate" text:fixed="true" text:date-value="2023-10-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2/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VERGROTEN VAN EEN STAL, PRIKWEI 21 ALDEBOARN</meta:user-defined>
    <meta:user-defined meta:name="DCTERMS.W3CDTF/DCTERMS.available">2023-10-31</meta:user-defined>
    <meta:user-defined meta:name="DCTERMS.W3CDTF/OVERHEIDop.jaargang">2023</meta:user-defined>
    <meta:user-defined meta:name="OVERHEIDop.publicationIssue">462969</meta:user-defined>
    <meta:user-defined meta:name="OVERHEIDop.GmbID/DC.identifier">gmb-2023-462969</meta:user-defined>
    <meta:user-defined meta:name="OVERHEIDop.versieInformatie"/>
  </office:meta>
</office:document-meta>
</file>