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Janna van der Weglân 2 (kavel E8) Leeuwarden, (11056790) bouwen van een nieuwe woning met garage/berging, verzenddatum 17-07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61139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113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113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Janna van der Weglân 2 (kavel E8) Leeuwarden, (11056790) bouwen van een nieuwe woning met garage/berging, verzenddatum 17-07-2023.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1139</meta:user-defined>
    <meta:user-defined meta:name="OVERHEIDop.GmbID/DC.identifier">gmb-2023-461139</meta:user-defined>
    <meta:user-defined meta:name="OVERHEIDop.versieInformatie"/>
  </office:meta>
</office:document-meta>
</file>