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Chateletlaan, perceelnr. 9174, sectie E te Vleuten Utrecht,  HZ_WABO-23-307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ateletlaan, perceelnr. 9174, sectie E te Vleuten Utrecht</text:p>
            <text:p text:style-name="common-al">HZ_WABO-23-30773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0995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95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95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woning, Chateletlaan, perceelnr. 9174, sectie E te Vleuten Utrecht,  HZ_WABO-23-30773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0995</meta:user-defined>
    <meta:user-defined meta:name="OVERHEIDop.GmbID/DC.identifier">gmb-2023-460995</meta:user-defined>
    <meta:user-defined meta:name="OVERHEIDop.versieInformatie"/>
  </office:meta>
</office:document-meta>
</file>