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Weststraat 4, 4301BX Zierikzee   - het bouwen van een orangerie, k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een orangerie, kasZaaknummer: 982788Datum indiening: 25 okto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60946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46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46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98289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Aanvraag Reguliere Omgevingsvergunning, Weststraat 4, 4301BX Zierikzee   - het bouwen van een orangerie, kas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0946</meta:user-defined>
    <meta:user-defined meta:name="OVERHEIDop.GmbID/DC.identifier">gmb-2023-460946</meta:user-defined>
    <meta:user-defined meta:name="OVERHEIDop.versieInformatie"/>
  </office:meta>
</office:document-meta>
</file>