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gewijzigd uitvoeren van een eerder verleende vergunning voor het ver(nieuw)bouwen en uitbreiden van een grondgebonden woning, Horatiuslaan 2 te Utrecht,  HZ_WABO-23-328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ratiuslaan 2 te Utrecht</text:p>
            <text:p text:style-name="common-al">HZ_WABO-23-32800</text:p>
            <text:p text:style-name="common-al">Toelichting: het gewijzigd uitvoeren van een eerder verleende vergunning voor het ver(nieuw)bouwen en uitbreiden van een grondgebonden woning</text:p>
            <text:p text:style-name="common-al">Datum besluit: 24 oktober 2023</text:p>
            <text:p text:style-name="common-al">Startdatum bezwaartermijn: 27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60548</text:span><text:line-break/><text:date style:data-style-name="dag" text:fixed="true" text:date-value="2023-10-30"/><text:line-break/><text:date style:data-style-name="jaar" text:fixed="true" text:date-value="2023-10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0548</text:span><text:date style:data-style-name="nicedate" text:fixed="true" text:date-value="2023-10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0548</text:span><text:date style:data-style-name="nicedate" text:fixed="true" text:date-value="2023-10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gewijzigd uitvoeren van een eerder verleende vergunning voor het ver(nieuw)bouwen en uitbreiden van een grondgebonden woning, Horatiuslaan 2 te Utrecht,  HZ_WABO-23-32800</meta:user-defined>
    <meta:user-defined meta:name="DCTERMS.W3CDTF/DCTERMS.available">2023-10-30</meta:user-defined>
    <meta:user-defined meta:name="DCTERMS.W3CDTF/OVERHEIDop.jaargang">2023</meta:user-defined>
    <meta:user-defined meta:name="OVERHEIDop.externeBijlage">ALG Publiceerbaar-A|exb-2023-50705</meta:user-defined>
    <meta:user-defined meta:name="OVERHEIDop.externeBijlage">Besluit omgevingsvergunning publiceerbaar|exb-2023-50706</meta:user-defined>
    <meta:user-defined meta:name="OVERHEIDop.publicationIssue">460548</meta:user-defined>
    <meta:user-defined meta:name="OVERHEIDop.GmbID/DC.identifier">gmb-2023-460548</meta:user-defined>
    <meta:user-defined meta:name="OVERHEIDop.versieInformatie"/>
  </office:meta>
</office:document-meta>
</file>